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2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" style:parent-style-name="內文" style:family="paragraph">
      <style:paragraph-properties fo:line-height="0.25i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text-align="justify" fo:line-height="0.25in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text-align="justify" fo:line-height="0.25in" fo:margin-left="0.75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25in"/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2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25in" fo:text-indent="0.9722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25in" fo:text-indent="0.9993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line-break="normal" fo:text-align="end" fo:line-height="0.25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25in"/>
      <style:text-properties style:font-name="標楷體" style:font-name-asian="標楷體" fo:font-size="13pt" style:font-size-asian="13pt" style:font-size-complex="13pt"/>
    </style:style>
    <style:style style:name="P3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6" style:family="table-column">
      <style:table-column-properties style:column-width="0.45in" style:use-optimal-column-width="false"/>
    </style:style>
    <style:style style:name="TableColumn37" style:family="table-column">
      <style:table-column-properties style:column-width="3.1916in" style:use-optimal-column-width="false"/>
    </style:style>
    <style:style style:name="TableColumn38" style:family="table-column">
      <style:table-column-properties style:column-width="3.6416in" style:use-optimal-column-width="false"/>
    </style:style>
    <style:style style:name="Table35" style:family="table">
      <style:table-properties style:width="7.2833in" fo:margin-left="0in" table:align="lef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1.818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 style:min-row-height="1.1736in"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line-height="0.25in"/>
      <style:text-properties style:font-name="標楷體" style:font-name-asian="標楷體" fo:font-size="13pt" style:font-size-asian="13pt" style:font-size-complex="13pt"/>
    </style:style>
    <style:style style:name="P71" style:parent-style-name="內文" style:family="paragraph">
      <style:paragraph-properties fo:line-height="0.25in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family="graphic" style:name="a0">
      <style:graphic-properties style:wrap="run-through" style:run-through="back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 text:c="10"/></text:span><text:span text:style-name="T3">國立臺北商業大學 膳食意見反應表 <text:s/></text:span><text:span text:style-name="T4"><text:s text:c="4"/></text:span><text:span text:style-name="T5">111年製</text:span></text:p>
      <text:p text:style-name="P6"><text:span text:style-name="T7"><draw:custom-shape svg:x="-0.125in" svg:y="0.2in" svg:width="7.62431in" svg:height="1in" draw:z-index="251659264" draw:id="id0" draw:style-name="a0" draw:name="Rectangle 4" text:anchor-type="paragraph"><svg:title/><svg:desc/><draw:enhanced-geometry draw:type="non-primitive" svg:viewBox="0 0 21600 21600" draw:enhanced-path="M 0 0 L 21600 0 21600 21600 0 21600 Z N"/></draw:custom-shape></text:span></text:p>
      <text:p text:style-name="P8"><text:span text:style-name="T9">身份別：</text:span><text:span text:style-name="T10">□學生（學部：________ 系科：_______ 班別：________學號：________）</text:span></text:p>
      <text:p text:style-name="P11"><text:span text:style-name="T12"><text:s/>□教師 <text:s text:c="6"/>□職工（含約、聘僱）</text:span><text:span text:style-name="T13"><text:s/></text:span></text:p>
      <text:p text:style-name="P14">姓名： <text:s text:c="12"/>連絡方式： <text:s text:c="2"/></text:p>
      <text:p text:style-name="P15"><text:span text:style-name="T16"><text:s/></text:span><text:span text:style-name="T17"><text:s text:c="24"/></text:span></text:p>
      <text:p text:style-name="P18">事件發生時間： <text:s text:c="2"/>年 <text:s text:c="2"/>月 <text:s text:c="3"/>日 <text:s text:c="3"/>時 <text:s text:c="3"/>分</text:p>
      <text:p text:style-name="P19">餐別：□早□中 □晚</text:p>
      <text:p text:style-name="P20">餐飲部門：</text:p>
      <text:p text:style-name="P21">台北校區: □甜蜜手作早餐店 <text:s text:c="7"/>桃園校區:□自助餐 <text:s/>□早餐店 □麵食部</text:p>
      <text:p text:style-name="P22">食物品名：</text:p>
      <text:p text:style-name="P23"/>
      <text:p text:style-name="P24">食物實體檢附：□無 <text:s/>□有（請連同本單送至保健組）</text:p>
      <text:p text:style-name="P25"/>
      <text:p text:style-name="P26">反映意見：□價格太貴 <text:s text:c="2"/>□太鹹 <text:s/>□環境衛生差 <text:s/>□供餐速度慢□食物有異味</text:p>
      <text:p text:style-name="P27">□菜色太少 <text:s text:c="2"/>□太油 <text:s/>□服務態度差 <text:s/>□食物內有異物 <text:s text:c="9"/></text:p>
      <text:p text:style-name="P28">□其它(請說明：_________________________________________________)</text:p>
      <text:p text:style-name="P29">建議事項：</text:p>
      <text:p text:style-name="P30"/>
      <text:p text:style-name="P31"/>
      <text:p text:style-name="P32"><text:s text:c="24"/>填單時間： <text:s/>年 <text:s text:c="2"/>月 <text:s text:c="3"/>日 <text:s text:c="3"/>時 <text:s text:c="3"/>分</text:p>
      <text:p text:style-name="P33">…………………………………………………………………………………………………………</text:p>
      <text:p text:style-name="P34">反應意見處理：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columns-spanned="2">
            <text:p text:style-name="P41">受 <text:s/>理 <text:s/>單 <text:s/>位</text:p>
          </table:table-cell>
          <table:covered-table-cell/>
          <table:table-cell table:style-name="TableCell42">
            <text:p text:style-name="P43">會 <text:s/>辦 <text:s/>單 <text:s/>位</text:p>
          </table:table-cell>
        </table:table-row>
        <table:table-row table:style-name="TableRow44">
          <table:table-cell table:style-name="TableCell45">
            <text:p text:style-name="P46"/>
            <text:p text:style-name="P47"/>
            <text:p text:style-name="P48">保健組</text:p>
            <text:p text:style-name="P49"><text:s text:c="2"/></text:p>
            <text:p text:style-name="P50"/>
          </table:table-cell>
          <table:table-cell table:style-name="TableCell51">
            <text:p text:style-name="P52">承辦員：</text:p>
            <text:p text:style-name="P53"><text:s text:c="2"/></text:p>
            <text:p text:style-name="P54"/>
            <text:p text:style-name="P55"/>
            <text:p text:style-name="P56"/>
            <text:p text:style-name="P57"/>
            <text:p text:style-name="P58"/>
            <text:p text:style-name="P59">組長：</text:p>
            <text:p text:style-name="P60"/>
          </table:table-cell>
          <table:table-cell table:style-name="TableCell61" table:number-rows-spanned="2">
            <text:p text:style-name="P62">總務處(經營管理組/綜合服務組):</text:p>
          </table:table-cell>
        </table:table-row>
        <table:table-row table:style-name="TableRow63">
          <table:table-cell table:style-name="TableCell64">
            <text:p text:style-name="P65"/>
            <text:p text:style-name="P66">學務長</text:p>
          </table:table-cell>
          <table:table-cell table:style-name="TableCell67">
            <text:p text:style-name="P68"/>
          </table:table-cell>
          <table:covered-table-cell>
            <text:p text:style-name="P69"/>
          </table:covered-table-cell>
        </table:table-row>
      </table:table>
      <text:p text:style-name="P70">備註：1.本單填寫後請投擲回原信箱之收件欄內。</text:p>
      <text:p text:style-name="P71"><text:span text:style-name="T72"><text:s text:c="6"/>2.具名之反應表，將予受理並於兩週內回覆，並刊登於健康保健組網站。</text:span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118in" fo:margin-bottom="0.3937in" fo:margin-right="0.511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何麗玲</meta:initial-creator>
    <dc:creator>何麗玲</dc:creator>
    <meta:creation-date>2022-11-23T08:26:00Z</meta:creation-date>
    <dc:date>2022-11-23T08:26:00Z</dc:date>
    <meta:template xlink:href="Normal.dotm" xlink:type="simple"/>
    <meta:editing-cycles>2</meta:editing-cycles>
    <meta:editing-duration>PT0S</meta:editing-duration>
    <meta:document-statistic meta:page-count="1" meta:paragraph-count="1" meta:word-count="102" meta:character-count="683" meta:row-count="4" meta:non-whitespace-character-count="582"/>
  </office:meta>
</office:document-meta>
</file>